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TableColumn2" style:family="table-column">
      <style:table-column-properties style:column-width="0.4055in"/>
    </style:style>
    <style:style style:name="TableColumn3" style:family="table-column">
      <style:table-column-properties style:column-width="3.4479in"/>
    </style:style>
    <style:style style:name="TableColumn4" style:family="table-column">
      <style:table-column-properties style:column-width="0.6604in"/>
    </style:style>
    <style:style style:name="TableColumn5" style:family="table-column">
      <style:table-column-properties style:column-width="0.6618in"/>
    </style:style>
    <style:style style:name="TableColumn6" style:family="table-column">
      <style:table-column-properties style:column-width="0.6604in"/>
    </style:style>
    <style:style style:name="TableColumn7" style:family="table-column">
      <style:table-column-properties style:column-width="0.6611in"/>
    </style:style>
    <style:style style:name="Table1" style:family="table" style:master-page-name="MP0">
      <style:table-properties style:width="6.4972in" fo:margin-left="-0.3743in" table:align="left"/>
    </style:style>
    <style:style style:name="TableRow8" style:family="table-row">
      <style:table-row-properties fo:keep-together="always"/>
    </style:style>
    <style:style style:name="TableCell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Row21" style:family="table-row">
      <style:table-row-properties style:min-row-height="2.0347in" fo:keep-together="always"/>
    </style:style>
    <style:style style:name="TableCell2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justify" fo:line-height="0.3055in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4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5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justify" fo:line-height="0.3055in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5pt" style:font-size-asian="15pt" style:font-size-complex="15pt"/>
    </style:style>
    <style:style style:name="T50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1" style:parent-style-name="預設段落字型" style:family="text">
      <style:text-properties style:font-name-asian="標楷體" fo:font-size="15pt" style:font-size-asian="15pt" style:font-size-complex="15pt"/>
    </style:style>
    <style:style style:name="P52" style:parent-style-name="內文" style:family="paragraph">
      <style:paragraph-properties fo:text-align="justify" fo:line-height="0.3055in"/>
    </style:style>
    <style:style style:name="T5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4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5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6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58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9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0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ableRow61" style:family="table-row">
      <style:table-row-properties style:min-row-height="0.3694in" fo:keep-together="always"/>
    </style:style>
    <style:style style:name="TableCell62" style:family="table-cell">
      <style:table-cell-properties fo:border-top="0.052in double #000000" style:border-line-width-top="0.0173in 0.0173in 0.0173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777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66" style:family="table-cell">
      <style:table-cell-properties fo:border-top="0.052in double #000000" style:border-line-width-top="0.0173in 0.0173in 0.0173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68" style:family="table-row">
      <style:table-row-properties style:min-row-height="0.2506in" fo:keep-together="always"/>
    </style:style>
    <style:style style:name="P69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78" style:family="table-row">
      <style:table-row-properties style:min-row-height="0.3798in" fo:keep-together="always"/>
    </style:style>
    <style:style style:name="TableCell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89" style:family="table-row">
      <style:table-row-properties style:min-row-height="0.3798in" fo:keep-together="always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00" style:family="table-row">
      <style:table-row-properties style:min-row-height="0.3798in" fo:keep-together="always"/>
    </style:style>
    <style:style style:name="TableCell1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15" style:family="table-row">
      <style:table-row-properties style:min-row-height="0.3798in" fo:keep-together="always"/>
    </style:style>
    <style:style style:name="TableCell1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31" style:family="table-row">
      <style:table-row-properties style:min-row-height="0.3798in" fo:keep-together="always"/>
    </style:style>
    <style:style style:name="TableCell1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2777in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min-row-height="0.3798in" fo:keep-together="always"/>
    </style:style>
    <style:style style:name="TableCell1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57" style:family="table-row">
      <style:table-row-properties style:min-row-height="0.3798in" fo:keep-together="always"/>
    </style:style>
    <style:style style:name="TableCell15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6569in" fo:keep-together="always"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2777in" fo:margin-left="-0.0104in" fo:margin-right="0.7777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ableCell175" style:family="table-cell">
      <style:table-cell-properties fo:border-top="0.0069in solid #000000" fo:border-left="0.0069in solid #000000" fo:border-bottom="0.0416in double #000000" style:border-line-width-bottom="0.0138in 0.0138in 0.013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0.2777in" fo:margin-left="-0.0104in">
        <style:tab-stops/>
      </style:paragraph-properties>
      <style:text-properties style:font-name="標楷體" style:font-name-asian="標楷體"/>
    </style:style>
    <style:style style:name="TableRow177" style:family="table-row">
      <style:table-row-properties style:min-row-height="1.175in" fo:keep-together="always"/>
    </style:style>
    <style:style style:name="TableCell178" style:family="table-cell">
      <style:table-cell-properties fo:border-top="0.0416in double #000000" style:border-line-width-top="0.0138in 0.0138in 0.013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1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2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TableCell183" style:family="table-cell">
      <style:table-cell-properties fo:border-top="0.0416in double #000000" style:border-line-width-top="0.0138in 0.0138in 0.0138in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85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86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87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88" style:parent-style-name="內文" style:family="paragraph">
      <style:paragraph-properties fo:text-align="center" fo:line-height="0.2777in" fo:margin-left="0.3347in" fo:margin-right="0.8888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89" style:parent-style-name="內文" style:family="paragraph">
      <style:text-properties style:font-name-asian="標楷體" fo:font-weight="bold" style:font-weight-asian="bold" style:font-weight-complex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臺灣臺中地方檢察署</text:p>
            <text:p text:style-name="P13"><text:span text:style-name="T14">公開甄選</text:span><text:span text:style-name="T15">約用</text:span><text:span text:style-name="T16">人員</text:span><text:span text:style-name="T17">(</text:span><text:span text:style-name="T18">觀護佐理員</text:span><text:span text:style-name="T19">)</text:span><text:span text:style-name="T20">資格審查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6">
            <text:p text:style-name="P23"><text:span text:style-name="T24">◎請</text:span><text:span text:style-name="T25">於</text:span><text:span text:style-name="T26"><text:s/></text:span><text:span text:style-name="T27">115</text:span><text:span text:style-name="T28">年</text:span><text:span text:style-name="T29">9</text:span><text:span text:style-name="T30">月</text:span><text:span text:style-name="T31">11</text:span><text:span text:style-name="T32">日</text:span><text:span text:style-name="T33">（星期</text:span><text:span text:style-name="T34">五</text:span><text:span text:style-name="T35">）</text:span><text:span text:style-name="T36">前</text:span><text:span text:style-name="T37">一律</text:span><text:span text:style-name="T38">以</text:span><text:span text:style-name="T39">A4</text:span><text:span text:style-name="T40">信封掛號郵寄</text:span><text:span text:style-name="T41">達</text:span><text:span text:style-name="T42">本署，逾期不予受理</text:span><text:span text:style-name="T43">(</text:span><text:span text:style-name="T44">不受理現場報名</text:span><text:span text:style-name="T45">)</text:span><text:span text:style-name="T46">。</text:span></text:p>
            <text:p text:style-name="P47"><text:span text:style-name="T48">◎</text:span><text:span text:style-name="T49">以下資料請依序裝訂，報名人員所附全部報名資料概不退還，</text:span><text:span text:style-name="T50">檢附之文件影本請加註「與正本相符」字樣並加蓋應考人私章，</text:span><text:span text:style-name="T51">如有偽造、變造、假借、冒用等情事，一經查明，已錄取者，撤銷錄取資格，涉及刑事責任者，移送檢察機關辦理。</text:span></text:p>
            <text:p text:style-name="P52"><text:span text:style-name="T53">◎</text:span><text:span text:style-name="T54">資料不齊者</text:span><text:span text:style-name="T55">(</text:span><text:span text:style-name="T56">包括未加註</text:span><text:span text:style-name="T57">「</text:span><text:span text:style-name="T58">與正本相符」字樣並加蓋應考人私章</text:span><text:span text:style-name="T59">)</text:span><text:span text:style-name="T60">視同未完成報名手續，不通知參加測試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 table:number-rows-spanned="2">
            <text:p text:style-name="P63">報名資料</text:p>
          </table:table-cell>
          <table:covered-table-cell/>
          <table:table-cell table:style-name="TableCell64" table:number-columns-spanned="2">
            <text:p text:style-name="P65">報名人自行檢查</text:p>
          </table:table-cell>
          <table:covered-table-cell/>
          <table:table-cell table:style-name="TableCell66" table:number-columns-spanned="2">
            <text:p text:style-name="P67">本署審查</text:p>
          </table:table-cell>
          <table:covered-table-cell/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>有</text:p>
          </table:table-cell>
          <table:table-cell table:style-name="TableCell72">
            <text:p text:style-name="P73">無</text:p>
          </table:table-cell>
          <table:table-cell table:style-name="TableCell74">
            <text:p text:style-name="P75">符合</text:p>
          </table:table-cell>
          <table:table-cell table:style-name="TableCell76">
            <text:p text:style-name="P77">不符合</text:p>
          </table:table-cell>
        </table:table-row>
        <table:table-row table:style-name="TableRow78">
          <table:table-cell table:style-name="TableCell79" table:number-columns-spanned="2">
            <text:p text:style-name="P80">報名表(2吋半身正面脫帽照片)</text:p>
          </table:table-cell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具結書</text:p>
          </table:table-cell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 table:number-columns-spanned="2">
            <text:p text:style-name="P102"><text:span text:style-name="T103">身分證正反面影本(</text:span><text:span text:style-name="T104">A4</text:span><text:span text:style-name="T105">格式，正反同一面</text:span><text:span text:style-name="T106">)</text:span></text:p>
          </table:table-cell>
          <table:covered-table-cell/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columns-spanned="2">
            <text:p text:style-name="P117"><text:span text:style-name="T118">最高學歷畢業證書影本</text:span><text:span text:style-name="T119">(A4</text:span><text:span text:style-name="T120">格式</text:span><text:span text:style-name="T121">)</text:span><text:span text:style-name="T122">。</text:span></text:p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 table:number-columns-spanned="2">
            <text:p text:style-name="P133"><text:span text:style-name="T134">退伍令影本或免役證明</text:span><text:span text:style-name="T135">(</text:span><text:span text:style-name="T136">男性</text:span><text:span text:style-name="T137">)</text:span>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P148">汽車或機車駕照影本</text:p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columns-spanned="2">
            <text:p text:style-name="P159">專業證照</text:p>
          </table:table-cell>
          <table:covered-table-cell/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4">
            <text:p text:style-name="P170"><text:span text:style-name="T171"><text:s text:c="8"/></text:span><text:span text:style-name="T172"><text:s text:c="2"/></text:span><text:span text:style-name="T173">報名人簽名確認</text:span><text:span text:style-name="T174">：</text:span></text:p>
          </table:table-cell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table-cell table:style-name="TableCell178">
            <text:p text:style-name="P179">審</text:p>
            <text:p text:style-name="P180">查</text:p>
            <text:p text:style-name="P181">結</text:p>
            <text:p text:style-name="P182">果</text:p>
          </table:table-cell>
          <table:table-cell table:style-name="TableCell183" table:number-columns-spanned="5">
            <text:p text:style-name="P184">□資格符合，通知應考。</text:p>
            <text:p text:style-name="P185"/>
            <text:p text:style-name="P186">□資料不完備，不予受理報名。</text:p>
            <text:p text:style-name="P187"/>
            <text:p text:style-name="P188"><text:s text:c="4"/>審查人員簽名：</text:p>
          </table:table-cell>
          <table:covered-table-cell/>
          <table:covered-table-cell/>
          <table:covered-table-cell/>
          <table:covered-table-cell/>
        </table:table-row>
      </table:table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E" style:display-name="042-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新細明體" style:font-name-asian="新細明體" style:font-name-complex="Times New Roman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3LVL1" style:family="text">
      <style:text-properties style:font-name="標楷體" style:font-name-asian="標楷體" style:font-name-complex="Times New Roman" fo:font-weight="normal" style:font-weight-asian="norm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新細明體" style:font-name-asian="新細明體" style:font-name-complex="Times New Roman"/>
    </style:style>
    <style:style style:name="WW_CharLFO7LVL2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頁首"><text:span text:style-name="T11"><text:s text:c="70"/></text:span><text:span text:style-name="T12"><text:s text:c="3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臺中地方法院檢察署緩起訴處分金申請說明</dc:title>
    <dc:subject/>
    <meta:initial-creator>test</meta:initial-creator>
    <dc:creator>鐘瑞琪</dc:creator>
    <meta:creation-date>2026-08-26T23:57:00Z</meta:creation-date>
    <dc:date>2026-08-26T23:57:00Z</dc:date>
    <meta:print-date>2026-08-21T09:1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0" meta:character-count="468" meta:row-count="3" meta:non-whitespace-character-count="399"/>
  </office:meta>
</office:document-meta>
</file>